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рассказал-о-развитии-в-столице-водного-транспорта"/>Собянин рассказал о развитии в столице водного транспорта<text:bookmark-end text:name="собянин-рассказал-о-развитии-в-столице-водного-транспорта"/></text:h>
      <text:p text:style-name="First_20_paragraph">04.05.2021</text:p>
      <text:p text:style-name="Text_20_body">Речные трамвайчики планируется интегрировать в транспортную систему столицы, сообщил мэр Москвы Сергей Собянин в блоге на своем <text:a xlink:type="simple" xlink:href="https://www.sobyanin.ru/dialogi-s-lyudmi-chast-ii-vodnyi-transport-plyusy-i-minusy" office:name=""><text:span text:style-name="Definition">персональном сайте</text:span></text:a>.</text:p>
      <text:p text:style-name="Text_20_body">По его словам, проект по возрождению речного транспорта сдвинулся с мертвой точки после того как были приведены в порядок набережные, открылся «Остров мечты», были благоустроены парки на реке. При этом, проект очень сложный и неоднозначный.</text:p>
      <text:p text:style-name="Text_20_body">«Много плюсов, немало и минусов. Но очень хочется, чтобы по Москве-реке ходили пассажирские трамвайчики», — подчеркнул Сергей Собянин.</text:p>
      <text:p text:style-name="Text_20_body">В конце апреля начал работать пилотный маршрут речных трамвайчиков от Химок до обновленного Северного речного вокзала. Второй маршрут, как планируется, будет привязан к Южному речному вокзалу в районе Нагатинский Затон.</text:p>
      <text:p text:style-name="Text_20_body">Фото: mos.ru</text:p>
      <text:p text:style-name="Text_20_body"><text:line-break/></text:p>
      <text:p text:style-name="Text_20_body">Адрес страницы: <text:a xlink:type="simple" xlink:href="http://yasenevo.mos.ru/presscenter/news/detail/9922544.html" office:name=""><text:span text:style-name="Definition">http://yasenevo.mos.ru/presscenter/news/detail/9922544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9:22:08Z</meta:creation-date>
    <dc:date>2023-05-18T09:22:08Z</dc:date>
  </office:meta>
</office:document-meta>
</file>