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начала-года-в-москве-выделили-70-га-земли-под-строительство-новых-транспортных-объектов"/>С начала года в Москве выделили 70 га земли под строительство новых транспортных объектов<text:bookmark-end text:name="с-начала-года-в-москве-выделили-70-га-земли-под-строительство-новых-транспортных-объектов"/></text:h>
      <text:p text:style-name="First_20_paragraph">11.05.2021</text:p>
      <text:p text:style-name="Text_20_body">С начала 2021 года власти Москвы выделили 81 участок земли площадью 70 га на строительство транспортных объектов, рассказал заместитель мэра Москвы по вопросам экономической политики и имущественно-земельных отношений Владимир Ефимов.</text:p>
      <text:p text:style-name="Text_20_body">По словам чиновника, для объектов, которые возводятся на средства бюджета столицы, город предоставляет землю в бесплатное пользование. На 70 га земли возведут транспортно-пересадочные узлы, путепроводы, а также реконструируют набережные и дороги.</text:p>
      <text:p text:style-name="Text_20_body">Так, путепроводы появятся над Горьковским, Казанским и Курским направлениями железной дороги. Построят путепровод и через Рижское направление Московской железной дороги, соединяющего улицы Добролюбова и Складочную.</text:p>
      <text:p text:style-name="Text_20_body">«С каждым годом пользоваться транспортом в Москве становится удобнее. Мы обновляем подвижной состав, вводим новые станции и линии рельсового транспорта – сокращается время в пути москвичей. Для улучшения пересадок мы строим новые ТПУ, где в комфортном для пассажиров формате объединяются разные виды транспорта. Для улучшения движения автомобилей и связности районов вводятся путепроводы и дороги. Еще одна задача – развивать набережные для пешеходов, мы будем возвращать им привлекательность и делать их точками притяжения москвичей», – рассказал заместитель мэра Москвы по вопросам транспорта Максим Ликсутов.</text:p>
      <text:p text:style-name="Text_20_body">В 2021 году Москва также выделила землю для строительства объектов на Северном и Южном дублерах Кутузовского проспекта, Северо-Восточной хорде, реконструкции улиц Крылатская, Ярцевская, Боженко, Кубинка, Краснобогатырская и Донецкая, Волгоградского проспекта и модернизации развязок на пересечении МКАД с улицами Верхние поля и Липецкой.</text:p>
      <text:p text:style-name="Text_20_body">«В этом году Департамент городского имущества предоставил 15,5 га земли для строительства технологической части транспортно-пересадочного узла «Петровско-Разумовская», который объединит Серпуховско-Тимирязевскую и Люблинско-Дмитровскую ветки метро, две линии Московских центральных диаметров, а также автобусные маршруты. Проектом предусмотрено возведение двух пассажирских терминалов и двух крытых пешеходных галерей. Прилегающую территорию планируется благоустроить и реконструировать расположенные рядом дороги», – отметил руководитель департамента городского имущества Максим Гаман.</text:p>
      <text:p text:style-name="Text_20_body">Появятся в столице и транспортно-пересадочные узлы «Ярославская», «Лесопарковая», «Верхние Лихоборы», «Люблино».</text:p>
      <text:p text:style-name="Text_20_body">Кроме того, власти планируют реконструировать Карамышевскую набережную (от Живописного моста до 3-го Силикатного проезда) и набережную Москвы-реки – от Филевского парка до театра «Мастерская П.Н. Фоменко, где появится новый природный парк со спуском к воде.</text:p>
      <text:p text:style-name="Text_20_body">Фото: mos.ru</text:p>
      <text:p text:style-name="Text_20_body"><text:line-break/></text:p>
      <text:p text:style-name="Text_20_body">Адрес страницы: <text:a xlink:type="simple" xlink:href="http://yasenevo.mos.ru/presscenter/news/detail/9933457.html" office:name=""><text:span text:style-name="Definition">http://yasenevo.mos.ru/presscenter/news/detail/9933457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19:08Z</meta:creation-date>
    <dc:date>2023-05-18T09:19:08Z</dc:date>
  </office:meta>
</office:document-meta>
</file>