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иложении-московский-транспорт-появится-возможность-бронирования-такси-велосипедов-и-самокатов"/>В приложении «Московский транспорт» появится возможность бронирования такси, велосипедов и самокатов<text:bookmark-end text:name="в-приложении-московский-транспорт-появится-возможность-бронирования-такси-велосипедов-и-самокатов"/></text:h>
      <text:p text:style-name="First_20_paragraph">20.05.2021</text:p>
      <text:p text:style-name="Text_20_body">В мобильном приложении «Московский транспорт» появится возможность бронирования такси, каршеринга, велосипедов и самокатов.</text:p>
      <text:p text:style-name="Text_20_body">Приложение будет действовать по принципу MAS – mobility as the service — мобильность как услуга. Пользователь сможет забронировать, например, велосипед на городском пункте прокате, оплатить его и быть уверенным, что он его дожидается. Дальше можно будет зарезервировать свободное место для велосипеда, чтобы оставить его у станции метро.</text:p>
      <text:p text:style-name="Text_20_body">Следом можно оплатить проезд в подземке и забронировать, к примеру, такси, которое будет ждать вас на выходе из метро. Все это можно будет сделать всего за пару кликов в одном мобильном приложении «Московский транспорт».</text:p>
      <text:p text:style-name="Text_20_body">Фото: mos.ru</text:p>
      <text:p text:style-name="Text_20_body"><text:line-break/></text:p>
      <text:p text:style-name="Text_20_body">Адрес страницы: <text:a xlink:type="simple" xlink:href="http://yasenevo.mos.ru/presscenter/news/detail/9964631.html" office:name=""><text:span text:style-name="Definition">http://yasenevo.mos.ru/presscenter/news/detail/9964631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22:02Z</meta:creation-date>
    <dc:date>2023-05-18T09:22:02Z</dc:date>
  </office:meta>
</office:document-meta>
</file>